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ser:laser_maschinen"/><text:bookmark-start text:name="__RefHeading___laser_maschinen_1"/><text:bookmark-start text:name="laser_maschinen"/>Laser Maschinen<text:bookmark-end text:name="__RefHeading___laser_maschinen_1"/><text:bookmark-end text:name="laser_maschinen"/></text:h>
      <text:h text:style-name="Heading_20_2" text:outline-level="2"><text:bookmark-start text:name="__RefHeading___k40_co2_laser_2"/><text:bookmark-start text:name="k40_co2_laser"/>K40 CO2 Laser<text:bookmark-end text:name="__RefHeading___k40_co2_laser_2"/><text:bookmark-end text:name="k40_co2_laser"/></text:h>
      <text:p text:style-name="Text_20_body">Umbau auf Linearschienen : <text:a xlink:type="simple" xlink:href="https://github.com/vr6syncro/K40-Gantry/" text:style-name="Internet_20_link" text:visited-style-name="Visited_20_Internet_20_Link">Github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3::48:01</meta:creation-date>
    <dc:creator>Generated</dc:creator>
    <dc:date>2026-09-16T13::48:01</dc:date>
    <dc:language>en-US</dc:language>
    <meta:editing-cycles>1</meta:editing-cycles>
    <meta:editing-duration>PT0S</meta:editing-duration>
    <dc:title>laser:laser_maschinen</dc:title>
  </office:meta>
</office:document-meta>
</file>