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376818c8db7915e059db156a0f5a3f2.svg"/>
  <manifest:file-entry manifest:media-type="image/jpeg" manifest:full-path="Pictures/cc3b1cacba6f08c5164a2a2095ee331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ser:laser_schnittdaten"/><text:bookmark-start text:name="__RefHeading___schnittdaten_1"/><text:bookmark-start text:name="schnittdaten"/>Schnittdaten<text:bookmark-end text:name="__RefHeading___schnittdaten_1"/><text:bookmark-end text:name="schnittdaten"/></text:h>
      <text:h text:style-name="Heading_20_2" text:outline-level="2"><text:bookmark-start text:name="__RefHeading___xtool_m2_2"/><text:bookmark-start text:name="xtool_m2"/>Xtool M2<text:bookmark-end text:name="__RefHeading___xtool_m2_2"/><text:bookmark-end text:name="xtool_m2"/></text:h>
      <text:h text:style-name="Heading_20_3" text:outline-level="3"><text:bookmark-start text:name="__RefHeading___druckmodul_cmyk-tintenstrahldruck_3"/><text:bookmark-start text:name="druckmodul_cmyk-tintenstrahldruck"/>Druckmodul (CMYK-Tintenstrahldruck)<text:bookmark-end text:name="__RefHeading___druckmodul_cmyk-tintenstrahldruck_3"/><text:bookmark-end text:name="druckmodul_cmyk-tintenstrahldruck"/></text:h>
      <text:p text:style-name="Text_20_body">Gehört thematisch nicht direkt hierher (Schnittdaten), wurde der Vollständigkeit halber aber ergänzt.</text:p>
      <text:h text:style-name="Heading_20_4" text:outline-level="4"><text:bookmark-start text:name="__RefHeading___holz_4"/><text:bookmark-start text:name="holz"/>Holz<text:bookmark-end text:name="__RefHeading___holz_4"/><text:bookmark-end text:name="holz"/></text:h>
      <text:p text:style-name="Text_20_body">Tipps: <text:a xlink:type="simple" xlink:href="https://wiki.mahlen.eu/doku.php?id=laser:laser_tipps#holz_bedrucken_mit_dem_m2_tintenstrahlmodul" text:style-name="Internet_20_link" text:visited-style-name="Visited_20_Internet_20_Link"> Holz bedrucken</text:a></text:p>
      <text:p text:style-name="Text_20_body">Schnittdaten: Mit der Sättigung spielen (80% - 100%)</text:p>
      <text:h text:style-name="Heading_20_4" text:outline-level="4"><text:bookmark-start text:name="__RefHeading___leinwand_5"/><text:bookmark-start text:name="leinwand"/>Leinwand<text:bookmark-end text:name="__RefHeading___leinwand_5"/><text:bookmark-end text:name="leinwand"/></text:h>
      <text:p text:style-name="Text_20_body">Tipps: Versiegeln! → Link <draw:frame draw:style-name="media" draw:name="0" text:anchor-type="as-char" draw:z-index="0" svg:width="" svg:rel-width="100%" svg:height="0cm"><draw:image xlink:href="Pictures/f376818c8db7915e059db156a0f5a3f2.svg" xlink:type="simple" xlink:show="embed" xlink:actuate="onLoad"/></draw:frame></text:p>
      <text:p text:style-name="Text_20_body">Schnittdaten: 100% Sättigung</text:p>
      <text:p text:style-name="Horizontal_20_Line"/>
      <text:h text:style-name="Heading_20_3" text:outline-level="3"><text:bookmark-start text:name="__RefHeading___w_445_nm_6"/><text:bookmark-start text:name="w_445_nm"/>10W 445 nm<text:bookmark-end text:name="__RefHeading___w_445_nm_6"/><text:bookmark-end text:name="w_445_nm"/></text:h>
      <text:h text:style-name="Heading_20_4" text:outline-level="4"><text:bookmark-start text:name="__RefHeading___glas_7"/><text:bookmark-start text:name="glas"/>Glas<text:bookmark-end text:name="__RefHeading___glas_7"/><text:bookmark-end text:name="glas"/></text:h>
      <text:p text:style-name="Text_20_body">Tipps: <text:a xlink:type="simple" xlink:href="https://wiki.mahlen.eu/doku.php?id=laser:laser_tipps#glas_gravieren_mit_einem_diodenlaser" text:style-name="Internet_20_link" text:visited-style-name="Visited_20_Internet_20_Link">Glas gravieren mit einem Diodenlaser</text:a></text:p>
      <text:p text:style-name="Text_20_body">Schnittdaten: <draw:frame draw:style-name="media" draw:name="1" text:anchor-type="as-char" draw:z-index="1" svg:width="" svg:rel-width="100%" svg:height="0cm"><draw:image xlink:href="Pictures/f376818c8db7915e059db156a0f5a3f2.svg" xlink:type="simple" xlink:show="embed" xlink:actuate="onLoad"/></draw:frame></text:p>
      <text:h text:style-name="Heading_20_4" text:outline-level="4"><text:bookmark-start text:name="__RefHeading___holz_8"/><text:bookmark-start text:name="holz1"/>Holz<text:bookmark-end text:name="__RefHeading___holz_8"/><text:bookmark-end text:name="holz1"/></text:h>
      <text:p text:style-name="Text_20_body">Schneiden</text:p>
      <text:p text:style-name="Text_20_body">Gravieren</text:p>
      <text:h text:style-name="Heading_20_4" text:outline-level="4"><text:bookmark-start text:name="__RefHeading___schiefer_untersetzer_9"/><text:bookmark-start text:name="schiefer_untersetzer"/>Schiefer (Untersetzer)<text:bookmark-end text:name="__RefHeading___schiefer_untersetzer_9"/><text:bookmark-end text:name="schiefer_untersetzer"/></text:h>
      <text:p text:style-name="Text_20_body"><text:span text:style-name="Strong_20_Emphasis">Gravieren</text:span></text:p>
      <text:p text:style-name="Text_20_body"><draw:frame draw:style-name="media" draw:name="2" text:anchor-type="as-char" draw:z-index="2" svg:width="10.583333333333cm" svg:height="10.567905733722cm"><draw:image xlink:href="Pictures/cc3b1cacba6f08c5164a2a2095ee331f.jpg" xlink:type="simple" xlink:show="embed" xlink:actuate="onLoad"/></draw:frame></text:p>
      <text:p text:style-name="Horizontal_20_Line"/>
      <text:h text:style-name="Heading_20_3" text:outline-level="3"><text:bookmark-start text:name="__RefHeading___w_ir_1064_nm_10"/><text:bookmark-start text:name="w_ir_1064_nm"/>3W IR 1064 nm<text:bookmark-end text:name="__RefHeading___w_ir_1064_nm_10"/><text:bookmark-end text:name="w_ir_1064_nm"/></text:h>
      <text:h text:style-name="Heading_20_4" text:outline-level="4"><text:bookmark-start text:name="__RefHeading___abs_kunststoff_spritzguss_11"/><text:bookmark-start text:name="abs_kunststoff_spritzguss"/>ABS Kunststoff (Spritzguss)<text:bookmark-end text:name="__RefHeading___abs_kunststoff_spritzguss_11"/><text:bookmark-end text:name="abs_kunststoff_spritzguss"/></text:h>
      <text:h text:style-name="Heading_20_4" text:outline-level="4"><text:bookmark-start text:name="__RefHeading___d_druck_12"/><text:bookmark-start text:name="d_druck"/>3D Druck<text:bookmark-end text:name="__RefHeading___d_druck_12"/><text:bookmark-end text:name="d_druck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Unbedingt eine Testgravur auf einem Testdruck durchführen. Nicht jedes Filament lässt sich markieren. Dies hängt immer von den verwendeten Farbpigmenten im Material ab und weniger vom Materialtyp (PLA,PETG,ABS usw.)</text:p></table:table-cell></table:table-row></table:table></draw:text-box></draw:frame></text:p>
      <text:p text:style-name="Horizontal_20_Line"/>
      <text:p text:style-name="Horizontal_20_Line"/>
      <text:h text:style-name="Heading_20_2" text:outline-level="2"><text:bookmark-start text:name="__RefHeading___k40_co2_laser_13"/><text:bookmark-start text:name="k40_co2_laser"/>K40 CO2 Laser<text:bookmark-end text:name="__RefHeading___k40_co2_laser_13"/><text:bookmark-end text:name="k40_co2_laser"/></text:h>
      <text:h text:style-name="Heading_20_3" text:outline-level="3"><text:bookmark-start text:name="__RefHeading___w_roehre_14"/><text:bookmark-start text:name="w_roehre"/>40W Röhre<text:bookmark-end text:name="__RefHeading___w_roehre_14"/><text:bookmark-end text:name="w_roeh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28:14</meta:creation-date>
    <dc:creator>Generated</dc:creator>
    <dc:date>2026-09-17T15::28:14</dc:date>
    <dc:language>en-US</dc:language>
    <meta:editing-cycles>1</meta:editing-cycles>
    <meta:editing-duration>PT0S</meta:editing-duration>
    <dc:title>laser:laser_schnittdaten</dc:title>
  </office:meta>
</office:document-meta>
</file>