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tipps"/><text:bookmark-start text:name="__RefHeading___tipps_laser_1"/><text:bookmark-start text:name="tipps_laser"/>Tipps Laser<text:bookmark-end text:name="__RefHeading___tipps_laser_1"/><text:bookmark-end text:name="tipps_laser"/></text:h>
      <text:p text:style-name="Horizontal_20_Line"/>
      <text:h text:style-name="Heading_20_2" text:outline-level="2"><text:bookmark-start text:name="__RefHeading___glas_gravieren_mit_einem_diodenlaser_2"/><text:bookmark-start text:name="glas_gravieren_mit_einem_diodenlaser"/>Glas gravieren mit einem Diodenlaser<text:bookmark-end text:name="__RefHeading___glas_gravieren_mit_einem_diodenlaser_2"/><text:bookmark-end text:name="glas_gravieren_mit_einem_diodenlaser"/></text:h>
      <text:p text:style-name="Text_20_body">Produktempfehlung: </text:p>
      <text:p text:style-name="Text_20_body"><text:a xlink:type="simple" xlink:href="https://www.hornbach.de/p/kindermalfarbe-tempera-schwarz-500-ml/8495063/" text:style-name="Internet_20_link" text:visited-style-name="Visited_20_Internet_20_Link">Kindermalfarbe Tempera schwarz 500 ml</text:a></text:p>
      <text:p text:style-name="Text_20_body"><text:a xlink:type="simple" xlink:href="https://www.amazon.de/dp/B00409FLF6?ref_=ppx_hzsearch_conn_dt_b_fed_asin_title_1&amp;th=1" text:style-name="Internet_20_link" text:visited-style-name="Visited_20_Internet_20_Link">Pinsel - da Vinci, FIT Synthetics, Serie 5073</text:a></text:p>
      <text:h text:style-name="Heading_20_3" text:outline-level="3"><text:bookmark-start text:name="__RefHeading___anwendung_3"/><text:bookmark-start text:name="anwendung"/>Anwendung<text:bookmark-end text:name="__RefHeading___anwendung_3"/><text:bookmark-end text:name="anwendung"/></text:h>
      <text:p text:style-name="Text_20_body"><text:span text:style-name="Strong_20_Emphasis">Farbe auftragen</text:span></text:p>
      <text:p text:style-name="Text_20_body">Beschichten Sie das Glas deckend und streifenfrei. Nutzen Sie dafür am besten einen breiten, feinen Pinsel mit hochwertigen Synthetikfasern.</text:p>
      <text:p text:style-name="Text_20_body"><text:span text:style-name="Strong_20_Emphasis">Trocknen lassen</text:span></text:p>
      <text:p text:style-name="Text_20_body">Lassen Sie die Farbe vor dem Gravieren vollständig durchtrocknen.</text:p>
      <text:p text:style-name="Text_20_body"><text:span text:style-name="Strong_20_Emphasis">Oberfläche prüfen</text:span></text:p>
      <text:p text:style-name="Text_20_body">Die Farbe ist bereit, sobald die Oberfläche komplett matt erscheint. Machen Sie zur Sicherheit eine <text:span text:style-name="Strong_20_Emphasis">Fingerprobe</text:span> an einer Stelle, die nicht graviert wird.</text:p>
      <text:p text:style-name="Horizontal_20_Line"/>
      <text:h text:style-name="Heading_20_2" text:outline-level="2"><text:bookmark-start text:name="__RefHeading___holz_bedrucken_mit_dem_m2_tintenstrahlmodul_4"/><text:bookmark-start text:name="holz_bedrucken_mit_dem_m2_tintenstrahlmodul"/>Holz bedrucken mit dem M2 Tintenstrahlmodul<text:bookmark-end text:name="__RefHeading___holz_bedrucken_mit_dem_m2_tintenstrahlmodul_4"/><text:bookmark-end text:name="holz_bedrucken_mit_dem_m2_tintenstrahlmodu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39:10</meta:creation-date>
    <dc:creator>Generated</dc:creator>
    <dc:date>2026-09-16T14::39:10</dc:date>
    <dc:language>en-US</dc:language>
    <meta:editing-cycles>1</meta:editing-cycles>
    <meta:editing-duration>PT0S</meta:editing-duration>
    <dc:title>laser:laser_tipps</dc:title>
  </office:meta>
</office:document-meta>
</file>