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8861c748736af190816786ce3456f7.png"/>
  <manifest:file-entry manifest:media-type="image/png" manifest:full-path="Pictures/91473855c89ae651d17b5a259abb32a5.png"/>
  <manifest:file-entry manifest:media-type="image/png" manifest:full-path="Pictures/dcdb2d2c8c0ce07b3abf9a0481ccb2be.png"/>
  <manifest:file-entry manifest:media-type="image/png" manifest:full-path="Pictures/e621ccb27274c70c7da075e5c342ef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opnsense:home:tng"/><text:bookmark-start text:name="__RefHeading___opnsense_fuer_tng_einrichten_1"/><text:bookmark-start text:name="opnsense_fuer_tng_einrichten"/>OPNSENSE für TNG einrichten<text:bookmark-end text:name="__RefHeading___opnsense_fuer_tng_einrichten_1"/><text:bookmark-end text:name="opnsense_fuer_tng_einrichten"/></text:h>
      <text:h text:style-name="Heading_20_2" text:outline-level="2"><text:bookmark-start text:name="__RefHeading___vlan_erstellen_2"/><text:bookmark-start text:name="vlan_erstellen"/>1. VLAN erstellen<text:bookmark-end text:name="__RefHeading___vlan_erstellen_2"/><text:bookmark-end text:name="vlan_erstellen"/></text:h>
      <text:p text:style-name="Text_20_body">Dafür ins Menü auswählen: Interfaces → Devices → VLAN</text:p>
      <text:p text:style-name="Text_20_body">Hier erstellen wir ein (neues) VLAN mit der VLAN ID 7.</text:p>
      <text:p text:style-name="Text_20_body">Dann speichern und danach Apply.</text:p>
      <text:p text:style-name="Text_20_body"><draw:frame draw:style-name="medialeft" draw:name="0" text:anchor-type="paragraph" draw:z-index="0" svg:width="15.875cm" svg:height="7.6723643006263cm"><draw:image xlink:href="Pictures/db8861c748736af190816786ce3456f7.png" xlink:type="simple" xlink:show="embed" xlink:actuate="onLoad"/></draw:frame><draw:frame draw:style-name="medialeft" draw:name="1" text:anchor-type="paragraph" draw:z-index="1" svg:width="15.875cm" svg:height="6.3887195121951cm"><draw:image xlink:href="Pictures/91473855c89ae651d17b5a259abb32a5.png" xlink:type="simple" xlink:show="embed" xlink:actuate="onLoad"/></draw:frame></text:p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h text:style-name="Heading_20_2" text:outline-level="2"><text:bookmark-start text:name="__RefHeading___pppoe_device_anlegen_4"/><text:bookmark-start text:name="pppoe_device_anlegen"/>2. PPPoE Device anlegen<text:bookmark-end text:name="__RefHeading___pppoe_device_anlegen_4"/><text:bookmark-end text:name="pppoe_device_anlegen"/></text:h>
      <text:p text:style-name="Text_20_body">Dafür ins Menü: Interfaces → Devices → Point-to-Point</text:p>
      <text:p text:style-name="Text_20_body">Dort ein neues Device anlegen mit folgendem Inhalt:<text:line-break/>
Link Type: <text:span text:style-name="Strong_20_Emphasis">PPPoE</text:span> <text:line-break/>
Link Interfaces: **vlan0.7 ** (Das ist das eben erstellte Interface)<text:line-break/>
Description: z.B. TNG-Zugang<text:line-break/>
Username: der Benutzername der Zugangsdaten<text:line-break/>
Password: das Passwort der Zugangsdaten</text:p>
      <text:p text:style-name="Text_20_body">Der Rest bleibt, wie es ist.</text:p>
      <text:p text:style-name="Text_20_body"><draw:frame draw:style-name="medialeft" draw:name="2" text:anchor-type="paragraph" draw:z-index="2" svg:width="15.875cm" svg:height="7.6683620239958cm"><draw:image xlink:href="Pictures/dcdb2d2c8c0ce07b3abf9a0481ccb2be.png" xlink:type="simple" xlink:show="embed" xlink:actuate="onLoad"/></draw:frame></text:p>
      <text:h text:style-name="Heading_20_2" text:outline-level="2"><text:bookmark-start text:name="__RefHeading___NoTitle_5"/><text:bookmark-start text:name="section1"/><text:bookmark-end text:name="__RefHeading___NoTitle_5"/><text:bookmark-end text:name="section1"/></text:h>
      <text:h text:style-name="Heading_20_2" text:outline-level="2"><text:bookmark-start text:name="__RefHeading___wan-zugang_6"/><text:bookmark-start text:name="wan-zugang"/>3. WAN-Zugang<text:bookmark-end text:name="__RefHeading___wan-zugang_6"/><text:bookmark-end text:name="wan-zugang"/></text:h>
      <text:p text:style-name="Text_20_body">Dafür ins Menü: Interfaces → Assignments</text:p>
      <text:p text:style-name="Text_20_body">Unter WAN das erstellte Interface auswählen, pppoe0 (vlan0.7) - TNG Zugang….</text:p>
      <text:p text:style-name="Text_20_body">Danach einmal OPNSENSE neu starten, dann sollte es das gewesen sein.</text:p>
      <text:p text:style-name="Text_20_body"><draw:frame draw:style-name="medialeft" draw:name="3" text:anchor-type="paragraph" draw:z-index="3" svg:width="15.875cm" svg:height="7.6846605744125cm"><draw:image xlink:href="Pictures/e621ccb27274c70c7da075e5c342ef9c.png" xlink:type="simple" xlink:show="embed" xlink:actuate="onLoad"/></draw:frame></text:p>
      <text:h text:style-name="Heading_20_2" text:outline-level="2"><text:bookmark-start text:name="__RefHeading___NoTitle_7"/><text:bookmark-start text:name="section2"/><text:bookmark-end text:name="__RefHeading___NoTitle_7"/><text:bookmark-end text:name="section2"/></text:h>
      <text:h text:style-name="Heading_20_2" text:outline-level="2"><text:bookmark-start text:name="__RefHeading___public_ip-address_8"/><text:bookmark-start text:name="public_ip-address"/>4. Public IP-Address<text:bookmark-end text:name="__RefHeading___public_ip-address_8"/><text:bookmark-end text:name="public_ip-address"/></text:h>
      <text:p text:style-name="Text_20_body">Dafür das man aber eine öffentliche IP-Adresse bekommt, muss man beim Kundendienst von TNG anrufen.</text:p>
      <text:p text:style-name="Text_20_body">Diese wurde in meinem Fall innerhalb von 5 Minuten freigeschaltet (weiterer Neustart notwendig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4::41:17</meta:creation-date>
    <dc:creator>Generated</dc:creator>
    <dc:date>2026-09-16T14::41:17</dc:date>
    <dc:language>en-US</dc:language>
    <meta:editing-cycles>1</meta:editing-cycles>
    <meta:editing-duration>PT0S</meta:editing-duration>
    <dc:title>netzwerk:netzwerk_opnsense:home:tng</dc:title>
  </office:meta>
</office:document-meta>
</file>